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Normalny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end" style:justify-single-word="false" style:writing-mode="lr-tb"/>
      <style:text-properties style:font-name="Arial" fo:font-size="12pt" style:font-size-asian="12pt" style:font-size-complex="12pt"/>
    </style:style>
    <style:style style:name="P2" style:family="paragraph" style:parent-style-name="Caption">
      <style:paragraph-properties fo:text-align="end" style:justify-single-word="false"/>
    </style:style>
    <style:style style:name="T1" style:family="text">
      <style:text-properties officeooo:rsid="001b3230"/>
    </style:style>
    <style:style style:name="T2" style:family="text">
      <style:text-properties officeooo:rsid="001cf586"/>
    </style:style>
    <style:style style:name="T3" style:family="text">
      <style:text-properties officeooo:rsid="001e9a18"/>
    </style:style>
    <style:style style:name="T4" style:family="text">
      <style:text-properties officeooo:rsid="0020413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zorków <text:span text:style-name="T4">31</text:span>.<text:span text:style-name="T3">08</text:span>.202<text:span text:style-name="T3">6</text:span> r. </text:p>
      <text:h text:style-name="Heading_20_1" text:outline-level="1"><text:bookmark text:name="page3R_mcid0"/>Informacja o wynikach wyboru na stanowisko Referenta ds. świadczeń  z pomocy społecznej w Miejskim Ośrodku Pomocy Społecznej w Ozorkowie</text:h>
      <text:p text:style-name="Text_20_body">Dyrektor Miejskiego Ośrodka Pomocy Społecznej w Ozorkowie informuje, że w wyniku zakończenia procedury naboru na wolne stanowisko: Referent ds. świadczeń z pomocy społecznej w Miejskim Ośrodku Pomocy Społecznej w Ozorkowie wybrano:</text:p>
      <text:p text:style-name="Text_20_body">Panią <text:span text:style-name="T3">Anitę Olejniczak</text:span>, zam. <text:span text:style-name="T2">Ozorków</text:span></text:p>
      <text:h text:style-name="Heading_20_2" text:outline-level="2">Uzasadnienie:</text:h>
      <text:p text:style-name="Text_20_body">W wyniku selekcji końcowej przeprowadzono z kandydatką rozmowę kwalifikacyjną. Celem rozmowy było nawiązanie bezpośredniego kontaktu i weryfikacja <text:span text:style-name="T1">wiedzy i </text:span>informacji zawartych w dokumentach aplikacyjnych. Wykazana wiedza ogólna i merytoryczna kandydatki gwarantuje prawidłowe wykonywanie zadań na stanowisku jw.</text:p>
      <text:p text:style-name="P2">Dyrektor Miejskiego Ośrodka Pomocy Społecznej w Ozorkowie</text:p>
      <text:p text:style-name="P2">Magdalena Wąsiołek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adornments="Normalny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pl" fo:country="PL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/>
      <style:text-properties style:font-name="Arial1" fo:font-family="Arial" style:font-style-name="Normalny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199cm" fo:margin-bottom="0.4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199cm" fo:margin-bottom="0cm" style:contextual-spacing="false" text:number-lines="false" text:line-number="0"/>
      <style:text-properties fo:font-size="12pt" fo:font-style="normal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3pt" fo:font-weight="bold" style:font-size-asian="16pt" style:font-weight-asian="bold" style:font-size-complex="16pt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Text" style:family="paragraph" style:parent-style-name="Caption" style:class="extra">
      <style:text-properties fo:font-style="normal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left="0cm" fo:margin-right="0cm" fo:margin-top="0.9cm" fo:margin-bottom="0.7cm" style:contextual-spacing="false" fo:text-indent="0cm" style:auto-text-indent="false" style:page-number="auto"/>
      <style:text-properties fo:font-size="14pt" fo:font-weight="bold" style:font-size-asian="18pt" style:font-weight-asian="bold" style:font-size-complex="1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2" draw:style-name="Mdp1" style:next-style-name="Right_20_Page"/>
    <style:master-page style:name="Right_20_Page" style:display-name="Right Page" style:page-layout-name="Mpm3" draw:style-name="Mdp1" style:next-style-name="Left_20_Page"/>
    <style:master-page style:name="Envelope" style:page-layout-name="Mpm4" draw:style-name="Mdp1"/>
    <style:master-page style:name="Index" style:page-layout-name="Mpm1" draw:style-name="Mdp1"/>
    <style:master-page style:name="HTML" style:page-layout-name="Mpm5" draw:style-name="Mdp1"/>
    <style:master-page style:name="Footnote" style:page-layout-name="Mpm6" draw:style-name="Mdp1"/>
    <style:master-page style:name="Endnote" style:page-layout-name="Mpm6" draw:style-name="Mdp1"/>
    <style:master-page style:name="Landscape" style:page-layout-name="Mpm7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4-28T12:31:33.400000000</meta:creation-date>
    <meta:print-date>2022-04-28T13:01:02.040000000</meta:print-date>
    <dc:date>2026-08-31T12:38:11.513000000</dc:date>
    <meta:editing-duration>PT41M</meta:editing-duration>
    <meta:editing-cycles>17</meta:editing-cycles>
    <meta:generator>LibreOffice/7.5.0.3$Windows_X86_64 LibreOffice_project/c21113d003cd3efa8c53188764377a8272d9d6de</meta:generator>
    <dc:title>Informacja o wynikach wyboru na stanowisko Referenta ds. świadczeń  z pomocy społecznej w Miejskim Ośrodku Pomocy Społecznej w Ozorkowie</dc:title>
    <meta:document-statistic meta:table-count="0" meta:image-count="0" meta:object-count="0" meta:page-count="1" meta:paragraph-count="8" meta:word-count="105" meta:character-count="825" meta:non-whitespace-character-count="726"/>
  </office:meta>
</office:document-meta>
</file>